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" style:parent-style-name="Textbody" style:family="paragraph">
      <style:paragraph-properties fo:text-align="center" fo:margin-bottom="0in" fo:line-height="100%" fo:text-indent="0.4923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4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5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6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7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8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9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10" style:parent-style-name="Textbody" style:family="paragraph">
      <style:paragraph-properties fo:text-align="justify" fo:margin-bottom="0in" fo:line-height="100%" fo:text-indent="0.4923in"/>
    </style:style>
    <style:style style:name="T1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" style:parent-style-name="Основнойшрифтабзаца" style:family="text">
      <style:text-properties fo:font-size="14pt" style:font-size-asian="14pt" style:font-size-complex="14pt"/>
    </style:style>
    <style:style style:name="T13" style:parent-style-name="Основнойшрифтабзаца" style:family="text">
      <style:text-properties fo:font-size="14pt" style:font-size-asian="14pt" style:font-size-complex="14pt"/>
    </style:style>
    <style:style style:name="P14" style:parent-style-name="Textbody" style:family="paragraph">
      <style:paragraph-properties fo:text-align="justify" fo:margin-bottom="0in" fo:line-height="100%" fo:text-indent="0.4923in"/>
      <style:text-properties style:font-name="Times New Roman" style:font-name-complex="Times New Roman" fo:font-size="14pt" style:font-size-asian="14pt" style:font-size-complex="14pt"/>
    </style:style>
    <style:style style:name="P15" style:parent-style-name="Обычныйвеб" style:family="paragraph">
      <style:paragraph-properties fo:text-align="justify" fo:margin-top="0in" fo:margin-bottom="0in" style:line-height-at-least="0.2in" fo:text-indent="0.375in"/>
    </style:style>
    <style:style style:name="T16" style:parent-style-name="Основнойшрифтабзаца" style:family="text">
      <style:text-properties fo:font-size="14pt" style:font-size-asian="14pt" style:font-size-complex="14pt"/>
    </style:style>
    <style:style style:name="T17" style:parent-style-name="Основнойшрифтабзаца" style:family="text">
      <style:text-properties fo:font-size="14pt" style:font-size-asian="14pt" style:font-size-complex="14pt"/>
    </style:style>
    <style:style style:name="T18" style:parent-style-name="Основнойшрифтабзаца" style:family="text">
      <style:text-properties fo:font-style="italic" style:font-style-asian="italic" fo:font-size="14pt" style:font-size-asian="14pt" style:font-size-complex="14pt"/>
    </style:style>
    <style:style style:name="T19" style:parent-style-name="Основнойшрифтабзаца" style:family="text">
      <style:text-properties fo:font-size="14pt" style:font-size-asian="14pt" style:font-size-complex="14pt"/>
    </style:style>
    <style:style style:name="P20" style:parent-style-name="Обычныйвеб" style:family="paragraph">
      <style:paragraph-properties fo:text-align="justify" fo:margin-top="0in" fo:margin-bottom="0in" style:line-height-at-least="0.2in" fo:text-indent="0.375in"/>
      <style:text-properties fo:font-size="14pt" style:font-size-asian="14pt" style:font-size-complex="14pt"/>
    </style:style>
    <style:style style:name="P21" style:parent-style-name="Обычныйвеб" style:family="paragraph">
      <style:paragraph-properties fo:text-align="justify" fo:margin-top="0in" fo:margin-bottom="0in" style:line-height-at-least="0.2in" fo:text-indent="0.375in"/>
      <style:text-properties fo:font-size="14pt" style:font-size-asian="14pt" style:font-size-complex="14pt"/>
    </style:style>
    <style:style style:name="P22" style:parent-style-name="Обычныйвеб" style:family="paragraph">
      <style:paragraph-properties fo:text-align="justify" fo:margin-top="0in" fo:margin-bottom="0in" style:line-height-at-least="0.2in"/>
      <style:text-properties fo:font-size="14pt" style:font-size-asian="14pt" style:font-size-complex="14pt"/>
    </style:style>
    <style:style style:name="P23" style:parent-style-name="Обычныйвеб" style:family="paragraph">
      <style:paragraph-properties fo:text-align="justify" fo:margin-top="0in" fo:margin-bottom="0in" style:line-height-at-least="0.2in"/>
      <style:text-properties fo:font-size="14pt" style:font-size-asian="14pt" style:font-size-complex="14pt"/>
    </style:style>
    <style:style style:name="P24" style:parent-style-name="Обычныйвеб" style:family="paragraph">
      <style:paragraph-properties fo:text-align="justify" fo:margin-top="0in" fo:margin-bottom="0in" style:line-height-at-least="0.2in"/>
      <style:text-properties fo:font-size="14pt" style:font-size-asian="14pt" style:font-size-complex="14pt"/>
    </style:style>
    <style:style style:name="P25" style:parent-style-name="Обычныйвеб" style:family="paragraph">
      <style:paragraph-properties fo:text-align="justify" fo:margin-top="0in" fo:margin-bottom="0in" style:line-height-at-least="0.2in"/>
      <style:text-properties fo:font-size="14pt" style:font-size-asian="14pt" style:font-size-complex="14pt"/>
    </style:style>
    <style:style style:name="P26" style:parent-style-name="Standard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В каждом случае травмирования ребенка прокуратурой совместно с органами системы профилактики выясняются причины и условия произошедшего</text:p>
      <text:p text:style-name="P2"/>
      <text:p text:style-name="P3">Детский травматизм и его профилактика важная и<text:s/>серьезная проблема. <text:s/></text:p>
      <text:p text:style-name="P4">При нахождении несовершеннолетних без присмотра взрослых возрастают риски несчастных случаев, приводящие к травмам.<text:s/></text:p>
      <text:p text:style-name="P5">Наиболее распространенные несчастные случаи: падение с высоты, ожоги, отравления, утопления.</text:p>
      <text:p text:style-name="P6">Их причинами чаще всего<text:s/>является отсутствие должного надзора за детьми; неблагоустроенность внешней среды, неосторожное поведение ребенка в быту, неосмотрительность родителей.</text:p>
      <text:p text:style-name="P7">Согласно ст. 63 Семейного Кодекса РФ именно родители несут ответственность за воспитание и развитие своих детей. Они обязаны заботиться о здоровье, физическом, психическом, духовном и нравственном развитии своих детей. От добросовестности исполнения родительских обязанностей зависит здоровье, зачастую и жизнь ребенка.</text:p>
      <text:p text:style-name="P8">В случае получения травмы ребенком вследствие недосмотра родителем в обязательном порядке будет рассмотрен вопрос о привлечении к административной ответственности по ст. 5.35 Кодекса об административных правонарушениях Российской Федерации.<text:s/></text:p>
      <text:p text:style-name="P9">Однако, родители могут быть привлечены и к уголовной<text:s/>ответственности в установленном законом случае за ненадлежащее исполнение родительских обязанностей, сопряженное с жестоким обращением (ст. 156 Уголовного кодекса Российской Федерации), за оставление в опасности (ст. 125 Уголовного кодекса Российской Федерации).</text:p>
      <text:p text:style-name="P10"><text:span text:style-name="T11">Актуальным на период летних каникул, весенне-осенний период является<text:s/></text:span><text:span text:style-name="T12">увеличении случаев нарушения детьми правил дорожного движения, в том числе с использованием мототранспорта и средств индивидуальной мобильности (электросамокаты, электроскейтборды,</text:span><text:span text:style-name="T13"><text:s/>гироскутеры, сегвеи, моноколеса и другие аналогичные устройства).</text:span></text:p>
      <text:p text:style-name="P14">За совершение правонарушений и преступлений в области дорожного движения предусмотрены административная, уголовная и материальная ответственности. <text:s/></text:p>
      <text:p text:style-name="P15"><text:span text:style-name="T16"><text:tab/>В соответствии со ст.2.3 Кодекса об адм</text:span><text:span text:style-name="T17">инистративных правонарушениях Российской Федерации лицо, достигшее к моменту совершения административного правонарушения возраста<text:s/></text:span><text:span text:style-name="T18">шестнадцати лет</text:span><text:span text:style-name="T19">, подлежит административной ответственности.</text:span></text:p>
      <text:p text:style-name="P20"><text:s/>Аналогичный возраст установлен и уголовным законом ( ст.20 Уголовного Кодекса РФ), однако данный возраст снижается до 14 лет при совершении несовершеннолетним отдельных категорий преступлений , в том числе <text:s/>тяжкого и особо тяжкого преступлений.<text:s/></text:p>
      <text:soft-page-break/>
      <text:p text:style-name="P21">Таким образом родители должны быть крайне внимательны при разрешении <text:s text:c="2"/>подросткам использовать мототранспорт и средства индивидуальной мобильности, в целях безопасности как самих детей, так и иных участников дорожного движения. <text:s/></text:p>
      <text:p text:style-name="P22"/>
      <text:p text:style-name="P23"/>
      <text:p text:style-name="P24">Информирует помощник прокурора<text:s/></text:p>
      <text:p text:style-name="P25">Гафурийского района А.А. Салихова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ru" style:country-asian="RU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Салихова Альбина Адиковна</meta:initial-creator>
    <dc:creator>Салихова Альбина Адиковна</dc:creator>
    <meta:creation-date>2025-04-21T10:55:00Z</meta:creation-date>
    <dc:date>2025-04-21T12:05:00Z</dc:date>
    <meta:template xlink:href="Normal" xlink:type="simple"/>
    <meta:editing-cycles>4</meta:editing-cycles>
    <meta:editing-duration>PT540S</meta:editing-duration>
    <meta:document-statistic meta:page-count="2" meta:paragraph-count="5" meta:word-count="404" meta:character-count="2706" meta:row-count="19" meta:non-whitespace-character-count="2307"/>
  </office:meta>
</office:document-meta>
</file>